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text-properties fo:font-size="18pt" style:font-size-asian="18pt" style:font-size-complex="18pt"/>
    </style:style>
    <style:style style:name="P2" style:family="paragraph" style:parent-style-name="Heading_20_1">
      <style:paragraph-properties fo:text-align="center" style:justify-single-word="false"/>
      <style:text-properties fo:font-size="28pt" fo:language="fr" fo:country="FR" style:font-size-asian="28pt" style:font-size-complex="2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h text:style-name="P2" text:outline-level="1"><text:bookmark text:name="firstHeading"/>Trois petits chats</text:h>
      <text:p text:style-name="Standard"/>
      <text:p text:style-name="Standard"/>
      <text:p text:style-name="P1">Trois p'tits chats, trois p'tits chats, trois p'tits chats, chats, chats,<text:line-break/>Chapeau d' paille, chapeau d' paille, chapeau d' paille, paille, paille,<text:line-break/>Paillasson, paillasson, paillasson, -son, -son,<text:line-break/>Somnambule, somnambule, somnambule, -bule, -bule,<text:line-break/>Bulletin, bulletin, bulletin, -tin, -tin,<text:line-break/>Tintamarre, tintamarre, tintamarre, -marre, -marre,<text:line-break/>Marabout, marabout, marabout, -bout, -bout,<text:line-break/>Bout d' ficelle, bout d' ficelle, bout d' ficelle, celle, celle,<text:line-break/>Selle de cheval, selle de cheval, selle de cheval, cheval, cheval,<text:line-break/>Cheval de course, cheval de course, cheval de course, course, course,<text:line-break/>Course à pied, course à pied, course à pied, pied, pied,<text:line-break/>Pied-à-terre, pied-à-terre, pied-à-terre, terre, terre,<text:line-break/>Terre de Feu, Terre de Feu, Terre de Feu, Feu, Feu,<text:line-break/>Feu follet, feu follet, feu follet, -let, -let,<text:line-break/>Lait de vache, lait de vache, lait de vache, vache, vache,<text:line-break/>Vache de ferme, vache de ferme, vache de ferme, ferme, ferme,<text:line-break/>Ferme ta boîte, ferme ta boîte, ferme ta boîte, boîte, boîte,<text:line-break/>Boîte à sucre, boîte à sucre, boîte à sucre, sucre, sucre,<text:line-break/>Sucrière, sucrière, sucrière, -ière, -ière,<text:line-break/>Hier au soir, hier au soir, hier au soir, -soir, -soir,<text:line-break/>Soir d'hiver, soir d'hiver, soir d'hiver, -ver, -ver,<text:line-break/>Vermifuge, vermifuge, vermifuge, -fuge, -fuge,<text:line-break/>Fugitif, fugitif, fugitif, -tif, -tif,<text:line-break/>Typhoïde, typhoïde, typhoïde, -ïde, -ïde,<text:line-break/>Identique, identique, identique, -tique, -tique,<text:line-break/>Tic nerveux, tic nerveux, tic nerveux, -veux, -veux,<text:line-break/>Veuve de guerre, veuve de guerre, veuve de guerre, guerre, guerre,<text:line-break/>Guerre de Troie, guerre de Troie, Guerre de Troie, Troie, Troie,<text:line-break/>Trois p'tits chats, trois p'tits chats, trois p'tits chats, chats, chats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Lucida Sans Unicode" style:font-size-asian="24pt" style:font-weight-asian="bold" style:font-name-complex="Mangal" style:font-size-complex="2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085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7-24T08:37:33.71</meta:creation-date>
    <dc:date>2013-07-24T09:11:37.12</dc:date>
    <meta:editing-duration>PT3M42S</meta:editing-duration>
    <meta:editing-cycles>1</meta:editing-cycles>
    <meta:document-statistic meta:table-count="0" meta:image-count="0" meta:object-count="0" meta:page-count="1" meta:paragraph-count="2" meta:word-count="247" meta:character-count="1647" meta:non-whitespace-character-count="1401"/>
    <meta:generator>LibreOffice/3.5$Windows_x86 LibreOffice_project/3215f89-f603614-ab984f2-7348103-1225a5b</meta:generator>
  </office:meta>
</office:document-meta>
</file>