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text-properties fo:font-size="24pt" fo:font-weight="bold" style:font-size-asian="24pt" style:font-weight-asian="bold" style:font-size-complex="24pt" style:font-weight-complex="bold"/>
    </style:style>
    <style:style style:name="T1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P1">Dans mon pays d'Espagne, olé! </text:p>
      <text:p text:style-name="Standard"/>
      <text:p text:style-name="Standard"/>
      <text:p text:style-name="Standard"><text:span text:style-name="T1">Dans mon pays d'Espagne, olé! (bis)<text:line-break/>Y a un soleil comme ça (bis)<text:line-break/>Dans mon pays d'Espagne, olé! (bis)<text:line-break/>Y a des montagnes comme ça (bis)<text:line-break/>Et un soleil comme ça (bis)<text:line-break/>Dans mon pays d'Espagne, olé! (bis)<text:line-break/>Y a des taureaux comme ça (bis)<text:line-break/>Y a des montagnes comme ça (bis)<text:line-break/>Et un soleil comme ça (bis)<text:line-break/>Dans mon pays d'Espagne, olé! (bis)<text:line-break/>Y a la mer comme ça (bis)<text:line-break/>Y a des taureaux comme ça (bis)<text:line-break/>Y a des montagnes comme ça (bis)<text:line-break/>Et un soleil comme ça (bis)<text:line-break/>Dans mon pays d'Espagne, olé! (bis)<text:line-break/>Y a des danseuses comme ça (bis)<text:line-break/>Y a la mer comme ça (bis)<text:line-break/>Y a des taureaux comme ça (bis)<text:line-break/>Y a des montagnes comme ça (bis)<text:line-break/>Et un soleil comme ça (bis)</text:span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08-01T09:56:22.35</meta:creation-date>
    <dc:date>2014-08-01T09:57:44.90</dc:date>
    <meta:editing-duration>P0D</meta:editing-duration>
    <meta:editing-cycles>1</meta:editing-cycles>
    <meta:document-statistic meta:table-count="0" meta:image-count="0" meta:object-count="0" meta:page-count="1" meta:paragraph-count="2" meta:word-count="136" meta:character-count="664" meta:non-whitespace-character-count="528"/>
    <meta:generator>LibreOffice/3.5$Windows_x86 LibreOffice_project/3215f89-f603614-ab984f2-7348103-1225a5b</meta:generator>
  </office:meta>
</office:document-meta>
</file>