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PMincho" svg:font-family="'MS P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color="#000000" style:text-underline-style="none" fo:font-weight="bold" style:font-weight-asian="bold" style:font-weight-complex="bold"/>
    </style:style>
    <style:style style:name="P2" style:family="paragraph" style:parent-style-name="Standard">
      <style:text-properties fo:color="#000000" style:text-underline-style="none" fo:font-weight="normal" style:font-weight-asian="normal" style:font-weight-complex="normal"/>
    </style:style>
    <style:style style:name="P3" style:family="paragraph" style:parent-style-name="Standard">
      <style:text-properties fo:color="#000000" style:font-name="Times New Roman" style:text-underline-style="none" fo:font-weight="normal" style:font-weight-asian="normal" style:font-weight-complex="normal"/>
    </style:style>
    <style:style style:name="P4" style:family="paragraph" style:parent-style-name="Standard">
      <style:text-properties fo:color="#000000" style:font-name="Times New Roman" style:text-underline-style="none" fo:font-weight="bold" style:font-weight-asian="bold" style:font-weight-complex="bold"/>
    </style:style>
    <style:style style:name="P5" style:family="paragraph" style:parent-style-name="Standard">
      <style:paragraph-properties fo:margin-top="0cm" fo:margin-bottom="0cm"/>
    </style:style>
    <style:style style:name="P6" style:family="paragraph" style:parent-style-name="Standard">
      <style:paragraph-properties fo:margin-top="0cm" fo:margin-bottom="0cm"/>
      <style:text-properties style:font-name="Times New Roman" fo:font-size="12pt" style:font-size-asian="12pt" style:font-size-complex="12pt"/>
    </style:style>
    <style:style style:name="P7" style:family="paragraph" style:parent-style-name="Standard">
      <style:paragraph-properties fo:margin-top="0cm" fo:margin-bottom="0cm" fo:text-align="center" style:justify-single-word="false"/>
      <style:text-properties fo:color="#000000" style:text-underline-style="none" fo:font-weight="bold" style:font-weight-asian="bold" style:font-weight-complex="bold"/>
    </style:style>
    <style:style style:name="P8" style:family="paragraph" style:parent-style-name="Standard">
      <style:paragraph-properties fo:margin-top="0cm" fo:margin-bottom="0cm" fo:text-align="start" style:justify-single-word="false"/>
      <style:text-properties fo:color="#000000" style:font-name="Times New Roman" fo:font-size="12pt" style:text-underline-style="none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fo:text-align="start" style:justify-single-word="false"/>
      <style:text-properties fo:color="#000000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fo:text-align="center" style:justify-single-word="false"/>
      <style:text-properties fo:color="#000000" fo:font-size="16pt" style:text-underline-style="none" fo:font-weight="bold" style:font-size-asian="16pt" style:font-weight-asian="bold" style:font-size-complex="16pt" style:font-weight-complex="bold"/>
    </style:style>
    <style:style style:name="P11" style:family="paragraph" style:parent-style-name="Text_20_body">
      <style:paragraph-properties fo:margin-top="0cm" fo:margin-bottom="0cm"/>
      <style:text-properties style:font-name="Times New Roman"/>
    </style:style>
    <style:style style:name="P12" style:family="paragraph" style:parent-style-name="Text_20_body">
      <style:paragraph-properties fo:margin-top="0cm" fo:margin-bottom="0cm" fo:text-align="start" style:justify-single-word="false"/>
      <style:text-properties style:font-name="Times New Roman" fo:font-size="12pt" style:font-size-asian="12pt" style:font-size-complex="12pt"/>
    </style:style>
    <style:style style:name="P13" style:family="paragraph" style:parent-style-name="Text_20_body">
      <style:paragraph-properties fo:margin-top="0cm" fo:margin-bottom="0cm" fo:text-align="start" style:justify-single-word="false"/>
    </style:style>
    <style:style style:name="P14" style:family="paragraph" style:parent-style-name="Text_20_body">
      <style:paragraph-properties fo:margin-top="0cm" fo:margin-bottom="0cm" fo:text-align="start" style:justify-single-word="false"/>
      <style:text-properties fo:color="#000000" style:font-name="Times New Roman" fo:font-size="12pt" style:text-underline-style="none" fo:font-weight="normal" style:font-size-asian="12pt" style:font-weight-asian="normal" style:font-size-complex="12pt" style:font-weight-complex="normal"/>
    </style:style>
    <style:style style:name="P15" style:family="paragraph" style:parent-style-name="Text_20_body">
      <style:paragraph-properties fo:margin-top="0cm" fo:margin-bottom="0cm"/>
      <style:text-properties fo:color="#000000" style:font-name="Times New Roman" style:text-underline-style="none" fo:font-weight="normal" style:font-weight-asian="normal" style:font-weight-complex="normal"/>
    </style:style>
    <style:style style:name="P16" style:family="paragraph" style:parent-style-name="Text_20_body">
      <style:paragraph-properties fo:margin-top="0cm" fo:margin-bottom="0cm"/>
      <style:text-properties fo:color="#000000" fo:font-size="12pt" style:font-size-asian="12pt" style:font-size-complex="12pt"/>
    </style:style>
    <style:style style:name="P17" style:family="paragraph" style:parent-style-name="Text_20_body">
      <style:paragraph-properties fo:margin-top="0cm" fo:margin-bottom="0cm"/>
      <style:text-properties fo:color="#000000" fo:font-size="12pt" fo:font-weight="bold" style:font-size-asian="12pt" style:font-weight-asian="bold" style:font-size-complex="12pt" style:font-weight-complex="bold"/>
    </style:style>
    <style:style style:name="P18" style:family="paragraph" style:parent-style-name="Text_20_body">
      <style:text-properties fo:color="#000000" fo:font-size="12pt" style:font-size-asian="12pt" style:font-size-complex="12pt"/>
    </style:style>
    <style:style style:name="P19" style:family="paragraph" style:parent-style-name="Table_20_Contents">
      <style:paragraph-properties fo:margin-top="0cm" fo:margin-bottom="0cm"/>
    </style:style>
    <style:style style:name="P20" style:family="paragraph" style:parent-style-name="Heading_20_2">
      <style:paragraph-properties fo:margin-top="0cm" fo:margin-bottom="0cm"/>
    </style:style>
    <style:style style:name="P21" style:family="paragraph" style:parent-style-name="Heading_20_2">
      <style:paragraph-properties fo:margin-top="0cm" fo:margin-bottom="0cm" fo:text-align="start" style:justify-single-word="false"/>
      <style:text-properties fo:color="#000000" style:font-name="Times New Roman" fo:font-size="12pt" style:text-underline-style="none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Times New Roman" fo:font-size="12pt" style:font-size-asian="12pt" style:font-size-complex="12pt"/>
    </style:style>
    <style:style style:name="T3" style:family="text">
      <style:text-properties style:font-name="Times New Roman" style:text-underline-style="none"/>
    </style:style>
    <style:style style:name="T4" style:family="text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color="#000000" style:text-underline-style="none" fo:font-weight="bold" style:font-weight-asian="bold" style:font-weight-complex="bold"/>
    </style:style>
    <style:style style:name="T7" style:family="text">
      <style:text-properties fo:color="#000000" style:text-underline-style="none" fo:font-weight="normal" style:font-weight-asian="normal" style:font-weight-complex="normal"/>
    </style:style>
    <style:style style:name="T8" style:family="text">
      <style:text-properties fo:color="#000000" fo:font-size="12pt" style:font-size-asian="12pt" style:font-size-complex="12pt"/>
    </style:style>
    <style:style style:name="T9" style:family="text">
      <style:text-properties fo:color="#000000"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color="#000000" style:font-name="Times New Roman" fo:font-size="12pt" style:font-size-asian="12pt" style:font-size-complex="12pt"/>
    </style:style>
    <style:style style:name="T11" style:family="text">
      <style:text-properties style:use-window-font-color="true" fo:font-size="12pt" style:text-underline-style="none" fo:font-weight="bold" style:font-size-asian="12pt" style:font-weight-asian="bold" style:font-size-complex="12pt" style:font-weight-complex="bold"/>
    </style:style>
    <style:style style:name="T12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Chansons et Jeux de doigts<text:tab/></text:p>
      <text:p text:style-name="P7"><text:span text:style-name="T1"/></text:p>
      <text:p text:style-name="P7"><text:span text:style-name="T1"/></text:p>
      <text:p text:style-name="P7"><text:span text:style-name="T1"/></text:p>
      <text:p text:style-name="P8"><text:span text:style-name="T1">TAPENT, TAPENT, PETITES MAINS</text:span></text:p>
      <text:p text:style-name="P3">Tapent, tapent, petites mains (taper des mains)</text:p>
      <text:p text:style-name="P3">Tourne, tourne, petit moulin (tourner des mains)</text:p>
      <text:p text:style-name="P3">Vole, vole, petit oiseau (joindre les 2 mains par les pouces, battre les mains comme des ailes)</text:p>
      <text:p text:style-name="P3">Nage, nage, petit poisson (joindre les 2 mains paumes contre paumes, imiter le poisson qui nage)</text:p>
      <text:p text:style-name="P3"/>
      <text:p text:style-name="P3">attention (lever l'index)</text:p>
      <text:p text:style-name="P3"/>
      <text:p text:style-name="P3">Petites mains ont bien tapé (frapper des mains rapidement)</text:p>
      <text:p text:style-name="P15">Petit moulin a bien tourné (tourner des mains rapidement)</text:p>
      <text:p text:style-name="P4"><text:span text:style-name="T12">Petit oiseau a bien volé </text:span></text:p>
      <text:p text:style-name="P8"><text:span text:style-name="Strong_20_Emphasis"><text:span text:style-name="T12">Petit poisson a bien nagé </text:span></text:span></text:p>
      <text:p text:style-name="P8"><text:span text:style-name="Strong_20_Emphasis"><text:span text:style-name="T12"/></text:span></text:p>
      <text:p text:style-name="P8"><text:span text:style-name="Strong_20_Emphasis"><text:span text:style-name="T12"/></text:span></text:p>
      <text:p text:style-name="Standard"><text:span text:style-name="T1">MONSIEUR POUCE</text:span><text:line-break/><text:line-break/>Monsieur Pouce est dans sa maison.<text:line-break/>Monsieur Pouce est dans sa maison.<text:line-break/><text:line-break/>Toc, toc, toc, Monsieur pouce<text:line-break/>(le pouce est replié dans le poing; de l'autre main on frappe au "poing")<text:line-break/>chut ! je dors</text:p>
      <text:p text:style-name="Standard">(joindre les deux mains paume contre paume, placer contre l'oreille)<text:line-break/>toc, toc, toc Monsieur pouce <text:line-break/>(le pouce est replié dans le poing; de l'autre main on frappe à nouveau au "poing")<text:line-break/>Hop ! je sors <text:line-break/>(le pouce se déplie rapidement et sort du poing)</text:p>
      <text:p text:style-name="Standard"><text:line-break/>bonjour papa </text:p>
      <text:p text:style-name="Standard">(pincer le pouce et l'index en bruitant le bisou)</text:p>
      <text:p text:style-name="Standard">bonjour maman</text:p>
      <text:p text:style-name="Standard">(pincer le pouce et le majeur en bruitant le bisou)</text:p>
      <text:p text:style-name="Standard">bonjour grand-frère</text:p>
      <text:p text:style-name="Standard">(pincer le pouce et l'annulaire en bruitant le bisou)</text:p>
      <text:p text:style-name="Standard">bonjour petite-soeur</text:p>
      <text:p text:style-name="Standard">(pincer le pouce et l'oriculaire en bruitant le bisou)</text:p>
      <text:p text:style-name="Standard">bonjour tout le monde</text:p>
      <text:p text:style-name="Standard">(ouvrir les deux mains et faire bonjour à l'assemblée)</text:p>
      <text:p text:style-name="Standard"/>
      <text:p text:style-name="P13"><text:span text:style-name="Strong_20_Emphasis"><text:span text:style-name="T2">LE POUCE (variante)</text:span></text:span></text:p>
      <text:p text:style-name="P12">Le petit pouce dit                         (Lever le pouce)</text:p>
      <text:p text:style-name="P12">Bonjour à son papa                     (Pouce contre index)</text:p>
      <text:p text:style-name="P12">Bonjour à sa maman                    (Pouce contre majeur)</text:p>
      <text:p text:style-name="P12">Bonjour à son grand frère            (Pouce contre annulaire)</text:p>
      <text:p text:style-name="P12">Bonjour au p'tit bébé                    (Pouce contre auriculaire)</text:p>
      <text:p text:style-name="P6"/>
      <text:p text:style-name="P12"><text:span text:style-name="Strong_20_Emphasis"><text:span text:style-name="T2"/></text:span></text:p>
      <text:p text:style-name="P12"/>
      <text:p text:style-name="P11"><text:soft-page-break/><text:span text:style-name="Strong_20_Emphasis"><text:span text:style-name="T5">LES YEUX</text:span></text:span></text:p>
      <text:p text:style-name="P12">Je cache mes yeux, </text:p>
      <text:p text:style-name="P12">Je montre mes yeux,</text:p>
      <text:p text:style-name="P12">Je lève les mains en l'air,</text:p>
      <text:p text:style-name="P12">Je cache mes yeux,</text:p>
      <text:p text:style-name="P12">Je montre mes yeux,</text:p>
      <text:p text:style-name="P12">Je mets mes mains derrière le dos,</text:p>
      <text:p text:style-name="P12">Sans dire un mot.</text:p>
      <text:p text:style-name="P12"/>
      <text:p text:style-name="P1"/>
      <text:p text:style-name="P1"><text:bookmark text:name="a-0_1_612"/>BATEAU SUR L'EAU</text:p>
      <text:p text:style-name="P8">Bateau sur l'eau<text:line-break/>La rivière la rivière<text:line-break/>Bateau sur l'eau</text:p>
      <text:p text:style-name="P8">La rivière au bord de l'eau<text:line-break/>Le bateau a chaviré<text:line-break/>Et les enfants sont tombés.......Dans l'eau </text:p>
      <text:p text:style-name="P8"/>
      <text:p text:style-name="P8"/>
      <text:p text:style-name="P1">UNE POULE SUR UN MUR</text:p>
      <text:p text:style-name="P2">Une poule sur un mur</text:p>
      <text:p text:style-name="P2">Qui picote du pain dur<text:line-break/>Picoti, picota</text:p>
      <text:p text:style-name="P2">Lève la queue et puis s'en va</text:p>
      <text:p text:style-name="P2">par ce petit chemin là. </text:p>
      <text:p text:style-name="P2"/>
      <text:p text:style-name="P2"/>
      <text:p text:style-name="P8"><text:span text:style-name="T1">POMME DE REINETTE</text:span><text:line-break/>Pomme de reinette et pomme d'api <text:tab/><text:tab/><text:tab/><text:line-break/>Tapis tapis rouge.<text:tab/><text:tab/><text:tab/><text:tab/><text:tab/><text:line-break/>Pomme de reinette et pomme d'api<text:tab/><text:tab/><text:tab/></text:p>
      <text:p text:style-name="P8">Tapis tapis gris.</text:p>
      <text:p text:style-name="P8">Cache ton poing derrière ton dos</text:p>
      <text:p text:style-name="P8">ou je te donne un coup de marteau</text:p>
      <text:p text:style-name="P8"/>
      <text:p text:style-name="P8">(poings serrés </text:p>
      <text:p text:style-name="P8"/>
      <text:p text:style-name="P14"><text:span text:style-name="T1">PETIT ESCARGOT</text:span><text:line-break/>Petit escargot<text:line-break/>Porte sur son dos<text:line-break/>Sa maisonnette <text:line-break/>Aussitôt qu'il pleut <text:line-break/>Il est tout heureux<text:line-break/>Il sort sa tête </text:p>
      <text:p text:style-name="P14"/>
      <text:p text:style-name="P14">(mimer l'escargot : poser le poing sur l'autre main plane</text:p>
      <text:p text:style-name="P14">il sort sa tête: faire bouger deux doigt de la main plane pour signifier les antennes)</text:p>
      <text:p text:style-name="P14"/>
      <text:h text:style-name="P21" text:outline-level="2"><text:soft-page-break/><text:span text:style-name="Strong_20_Emphasis">UN, DEUX, TROIS </text:span><text:line-break/>1, 2, 3,nous irons aux bois, <text:line-break/>4, 5, 6,cueillir des cerises, <text:line-break/>7, 8 ,9 ,dans un panier neuf, <text:line-break/>10, 11, 12 ,elles seront toutes rouges.<text:tab/></text:h>
      <text:p text:style-name="P14"/>
      <text:p text:style-name="P14"/>
      <text:p text:style-name="Standard"><text:span text:style-name="T4">J'AI UN NOM , UN PRÉNOM</text:span></text:p>
      <text:p text:style-name="Standard">J’ai un nom, un prénom </text:p>
      <text:p text:style-name="Standard">Deux yeux, un nez, un menton (montrer du doigt les yeux, le nez, le menton)</text:p>
      <text:p text:style-name="Standard">Dis-moi vite ton prénom, </text:p>
      <text:p text:style-name="Standard">Pour continuer la chanson. </text:p>
      <text:p text:style-name="Standard">Comment tu t’appelles…………... </text:p>
      <text:p text:style-name="Standard">Je m'appelle ...........</text:p>
      <text:p text:style-name="Standard">Bonjour, ……………..</text:p>
      <text:p text:style-name="P8"/>
      <text:p text:style-name="P5"><text:a xlink:type="simple" xlink:href="http://www.musicme.com/Agnes-Chaumie/albums/75-Chansons-Comptines-Et-Jeux-De-Doigts-3462010300322.html#"><text:span text:style-name="Strong_20_Emphasis"><text:span text:style-name="T11">QUI EST BLANC AVEC DES TACHES</text:span></text:span></text:a><text:span text:style-name="T9"><text:line-break/></text:span><text:span text:style-name="Strong_20_Emphasis"><text:span text:style-name="T9">Qui est blanc avec des taches ? </text:span></text:span><text:span text:style-name="T9"><text:line-break/></text:span><text:span text:style-name="Strong_20_Emphasis"><text:span text:style-name="T9">C'est la vache.</text:span></text:span><text:span text:style-name="T9"><text:line-break/></text:span><text:span text:style-name="Strong_20_Emphasis"><text:span text:style-name="T9">Qui a des petits frisons ? </text:span></text:span></text:p>
      <text:p text:style-name="P14"><text:span text:style-name="Strong_20_Emphasis"><text:span text:style-name="T12">Le mouton.<text:line-break/>Qui est tout rose et tout rond ? <text:line-break/>Le cochon.<text:line-break/>Qui est doux comme le lapin ? <text:line-break/>Le lapin.<text:line-break/>Qui galope, qui cavale ? <text:line-break/>Le cheval. </text:span></text:span></text:p>
      <text:p text:style-name="P14"><text:span text:style-name="Strong_20_Emphasis"><text:span text:style-name="T12"/></text:span></text:p>
      <text:p text:style-name="P14"><text:span text:style-name="Strong_20_Emphasis"><text:span text:style-name="T12"/></text:span></text:p>
      <text:p text:style-name="Standard"><text:span text:style-name="T6">ROCK'N ROLL DES GALLINACEES</text:span></text:p>
      <text:p text:style-name="Standard"><text:span text:style-name="T7">Dans ma basse-cour il y a </text:span></text:p>
      <text:p text:style-name="Standard">Des poules des dindons des oies,</text:p>
      <text:p text:style-name="Standard">Il y a même des canards</text:p>
      <text:p text:style-name="Standard">Qui barbotent dans la mare !</text:p>
      <text:p text:style-name="Standard">Alors ... </text:p>
      <text:p text:style-name="Standard">Cot, cot, cot codec, Cot, cot, cot codec, </text:p>
      <text:p text:style-name="Standard">Cot, cot, cot codec, </text:p>
      <text:p text:style-name="Standard">Rock and roll des gallinacés ! </text:p>
      <text:p text:style-name="Standard"/>
      <text:p text:style-name="Standard"/>
      <text:p text:style-name="P17">MEUNIER TU DORS</text:p>
      <text:p text:style-name="P14">Meunier tu dors<text:line-break/>Ton moulin va trop vite<text:line-break/>Meunier tu dors <text:tab/><text:tab/><text:tab/><text:tab/><text:tab/><text:line-break/>Ton moulin va trop fort<text:tab/><text:tab/><text:tab/><text:tab/><text:line-break/><text:tab/><text:tab/><text:tab/><text:tab/><text:tab/><text:tab/><text:tab/><text:line-break/>Ton moulin, ton moulin va trop vite<text:tab/><text:tab/><text:tab/><text:line-break/>Ton moulin, ton moulin va trop fort<text:tab/><text:tab/><text:tab/><text:line-break/>Ton moulin, ton moulin va trop vite <text:tab/><text:tab/><text:tab/><text:line-break/>Ton moulin, ton moulin va trop fort <text:tab/><text:tab/></text:p>
      <text:p text:style-name="P8"/>
      <text:p text:style-name="P8"/>
      <text:p text:style-name="P5"><text:soft-page-break/><text:span text:style-name="Strong_20_Emphasis"><text:span text:style-name="T8">L'OISEAU ET LA BULLE</text:span></text:span></text:p>
      <text:p text:style-name="P5"><text:span text:style-name="T8"><text:line-break/></text:span><text:span text:style-name="T9">Un poisson au fond d'un étang <text:tab/><text:tab/><text:tab/><text:tab/><text:line-break/>Qui faisait des bulles qui faisait des bulles<text:tab/><text:tab/><text:tab/><text:line-break/>Un poisson au fond d'un étang <text:tab/><text:tab/><text:tab/><text:tab/> <text:line-break/>Qui faisait des bulles pour passer le temps<text:tab/><text:tab/><text:tab/></text:span></text:p>
      <text:p text:style-name="P18"><text:line-break/>Un oiseau vient près de l'étang<text:tab/><text:tab/><text:tab/><text:tab/><text:line-break/>Regarder les bulles regarder les bulles <text:tab/><text:tab/><text:tab/><text:line-break/>Un oiseau vient près de l'étang<text:tab/><text:tab/><text:tab/><text:tab/><text:line-break/>Regarder les bulles c'est amusant<text:tab/><text:tab/><text:tab/><text:tab/></text:p>
      <text:p text:style-name="P18"><text:line-break/>Que fais-tu joli poisson blanc <text:tab/><text:tab/><text:tab/><text:tab/><text:line-break/>Moi je fais des bulles moi je fais des bulles<text:tab/><text:tab/><text:tab/> <text:s/><text:line-break/>Que fais-tu joli poisson blanc<text:tab/><text:tab/><text:tab/><text:tab/><text:line-break/>Moi je fais des bulles pour passer le temps<text:tab/><text:tab/><text:tab/></text:p>
      <text:p text:style-name="P16"><text:line-break/>Plus j'en fais plus je suis content <text:tab/><text:tab/><text:tab/> <text:line-break/>Plus je fais des bulles plus je fais des bulles<text:tab/><text:tab/><text:line-break/>Plus j'en fais plus je suis content <text:tab/><text:tab/><text:tab/><text:line-break/>Des rouges ou des bleues selon le courant<text:tab/><text:tab/></text:p>
      <text:p text:style-name="P14"><text:tab/><text:tab/><text:tab/><text:tab/><text:tab/><text:tab/><text:tab/></text:p>
      <text:p text:style-name="P14"/>
      <text:p text:style-name="P5"><text:span text:style-name="T9">Le poisson tout en discutant <text:line-break/>A fait un bulle a fait une bulle <text:s/><text:line-break/>Le poisson tout en discutant <text:line-break/>A fait un bulle pour monter dedans</text:span></text:p>
      <text:p text:style-name="P18"><text:line-break/>Et la bulle portée par le vent <text:s/><text:line-break/>Et la belle bulle et la belle bulle <text:line-break/>Et la bulle portée par le vent <text:line-break/>A pris son envol le poisson dedans</text:p>
      <text:p text:style-name="P18"><text:line-break/>L'oiseau est tombé dans l'étang <text:line-break/>En voyant la bulle en voyant la bulle <text:s/><text:line-break/>L'oiseau est tombé dans l'étang <text:line-break/>En voyant la bulle du poisson volant</text:p>
      <text:p text:style-name="P16"><text:line-break/>Maintenant au fond de l'étang <text:line-break/>L'oiseau fait des bulles l'oiseau fait des bulles <text:line-break/>Maintenant au fond de l'étang <text:line-break/>L'oiseau fait des bulles pour passer le temps </text:p>
      <text:p text:style-name="P14">L'oiseau fait des bulles pour passer le temps </text:p>
      <text:p text:style-name="P14"/>
      <text:p text:style-name="P14"/>
      <text:h text:style-name="P20" text:outline-level="2"><text:soft-page-break/><text:span text:style-name="Strong_20_Emphasis"><text:span text:style-name="T8">TROIS PETITS MINOUS</text:span></text:span><text:span text:style-name="T8"><text:line-break/></text:span><text:span text:style-name="T9">Trois petits minous, petits minous, petits minous <text:line-break/>Qu'avaient perdu leurs mitaines <text:line-break/>S'en vont trouver leur mère <text:line-break/>Maman nous avons perdu nos mitaines <text:tab/><text:tab/><text:tab/><text:tab/><text:line-break/>Perdu vos mitaines, <text:tab/><text:tab/><text:tab/><text:tab/><text:tab/><text:tab/><text:tab/><text:line-break/>vilains petits minous<text:tab/><text:tab/><text:tab/><text:tab/><text:tab/><text:tab/><text:tab/><text:line-break/>Vous n'aurez pas de crème au chocolat<text:tab/><text:tab/><text:tab/><text:tab/></text:span></text:h>
      <text:p text:style-name="P14"><text:span text:style-name="Strong_20_Emphasis"><text:span text:style-name="T12"><text:tab/><text:tab/><text:tab/><text:tab/><text:tab/><text:tab/><text:tab/><text:tab/><text:tab/></text:span></text:span><text:line-break/>Trois petits minous, petits minous, petits minous <text:tab/><text:tab/><text:tab/><text:line-break/>Qu'avaient retrouvé leurs mitaines<text:tab/> <text:tab/><text:tab/><text:tab/><text:tab/><text:line-break/>S'en vont trouver leur mère <text:tab/><text:tab/><text:tab/><text:tab/><text:tab/><text:tab/><text:line-break/>Maman nous avons retrouvé nos mitaines <text:tab/><text:tab/><text:tab/><text:tab/><text:line-break/>Retrouvé vos mitaines, <text:tab/><text:tab/><text:tab/><text:tab/><text:tab/><text:tab/><text:line-break/>gentils petits minous <text:tab/><text:tab/><text:tab/><text:tab/><text:tab/><text:tab/><text:tab/><text:line-break/>Vous aurez plein de crème au chocolat</text:p>
      <text:p text:style-name="P14"/>
      <text:p text:style-name="P14"/>
      <text:p text:style-name="P8"><text:span text:style-name="T1">LE PETIT CORDONNIER<text:tab/><text:tab/><text:tab/><text:tab/></text:span></text:p>
      <text:p text:style-name="P3">je suis un petit cordonnier<text:tab/><text:tab/><text:tab/><text:tab/></text:p>
      <text:p text:style-name="P3">qui répare bien les souliers<text:tab/><text:tab/><text:tab/><text:tab/></text:p>
      <text:p text:style-name="P3">donnez moi vos chaussures <text:tab/><text:tab/><text:tab/><text:tab/></text:p>
      <text:p text:style-name="P3">je saurai les réparer <text:tab/><text:tab/><text:tab/><text:tab/><text:tab/></text:p>
      <text:p text:style-name="P3">tape fort sur ce clou bis</text:p>
      <text:p text:style-name="P3">tape fort, tape fort.....Là<text:tab/><text:tab/><text:tab/><text:tab/></text:p>
      <text:p text:style-name="P15"><text:tab/><text:tab/><text:tab/><text:tab/><text:tab/><text:tab/><text:tab/></text:p>
      <text:p text:style-name="P9"><text:span text:style-name="T3"/></text:p>
      <text:h text:style-name="P20" text:outline-level="2"><text:span text:style-name="Strong_20_Emphasis"><text:span text:style-name="T10">QUAND TROIS POULES </text:span></text:span><text:span text:style-name="T8"><text:line-break/></text:span><text:span text:style-name="T9">Quand trois poules s'en vont aux champs, <text:line-break/>La première s'en va devant, <text:line-break/>La seconde suit la première, <text:line-break/>La troisième va derrière<text:line-break/>Quand trois poules s'en vont aux champs, </text:span></text:h>
      <text:h text:style-name="P21" text:outline-level="2">La première va devant.</text:h>
      <text:p text:style-name="P13"><text:span text:style-name="T9"/></text:p>
      <text:p text:style-name="P13"><text:span text:style-name="T9"/></text:p>
      <text:p text:style-name="P8"><text:span text:style-name="Strong_20_Emphasis"><text:span text:style-name="T1">UN PETIT POUCE QUI DANSE <text:s/></text:span></text:span></text:p>
      <text:p text:style-name="P19">Un petit pouce qui bouge (ter)<text:line-break/>Et ça suffit pour s’amuser<text:tab/><text:tab/><text:tab/><text:tab/></text:p>
      <text:p text:style-name="P19">Deux petits pouces qui bougent (ter)<text:tab/><text:tab/><text:tab/><text:line-break/>Et ça suffit pour s’amuser<text:tab/><text:tab/><text:tab/><text:tab/></text:p>
      <text:p text:style-name="P19">Une petite main qui bouge (ter)<text:tab/><text:tab/><text:tab/><text:line-break/>Et ça suffit pour s’amuser<text:tab/><text:tab/><text:tab/><text:tab/></text:p>
      <text:p text:style-name="P19">Deux petites mains qui bougent (ter)<text:tab/><text:tab/><text:tab/><text:line-break/>Et ça suffit pour s’amuser</text:p>
      <text:p text:style-name="P8"><text:span text:style-name="Strong_20_Emphasis"><text:span text:style-name="T12">un doigt qui claque......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PMincho" svg:font-family="'MS P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MS PMincho" style:font-size-asian="18pt" style:font-weight-asian="bold" style:font-name-complex="Tahoma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H2M2S</meta:editing-duration>
    <meta:editing-cycles>7</meta:editing-cycles>
    <meta:generator>LibreOffice/3.4$Win32 LibreOffice_project/340m1$Build-502</meta:generator>
    <dc:date>2012-12-08T17:09:42</dc:date>
    <dc:creator>Anne </dc:creator>
    <meta:document-statistic meta:table-count="0" meta:image-count="0" meta:object-count="0" meta:page-count="5" meta:paragraph-count="104" meta:word-count="1078" meta:character-count="6315" meta:non-whitespace-character-count="4937"/>
    <meta:user-defined meta:name="Info 1"/>
    <meta:user-defined meta:name="Info 2"/>
    <meta:user-defined meta:name="Info 3"/>
    <meta:user-defined meta:name="Info 4"/>
  </office:meta>
</office:document-meta>
</file>